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" style:family="table-cell" style:parent-style-name="_19968__33324__32_3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_19968__33324__32_3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FF0066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66"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66" style:font-name="標楷體" style:font-name-asian="標楷體" style:font-name-complex="標楷體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transparent" style:repeat-content="false"/>
      <style:paragraph-properties fo:text-align="center"/>
      <style:text-properties fo:color="#FF0066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FCE4D6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CE4D6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FCE4D6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fo:color="#FF00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FF00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fo:color="#FF00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FF00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fo:color="#FF00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FF006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fo:background-color="transparent" style:repeat-content="false"/>
      <style:paragraph-properties fo:text-align="center"/>
      <style:text-properties fo:color="#FF0066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2060" style:font-name="標楷體" style:font-name-asian="標楷體" style:font-name-complex="標楷體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transparent" style:repeat-content="false"/>
      <style:paragraph-properties fo:text-align="center"/>
      <style:text-properties fo:color="#00206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FFFF00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FF00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FFFF00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fo:background-color="transparent" style:repeat-content="false"/>
      <style:paragraph-properties fo:text-align="center"/>
      <style:text-properties fo:color="#00206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5.8737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1.48166666666667cm"/>
    </style:style>
    <style:style style:name="co7" style:family="table-column">
      <style:table-column-properties fo:break-before="auto" style:column-width="3.70416666666667cm"/>
    </style:style>
    <style:style style:name="co8" style:family="table-column">
      <style:table-column-properties fo:break-before="auto" style:column-width="3.38666666666667cm"/>
    </style:style>
    <style:style style:name="co9" style:family="table-column">
      <style:table-column-properties fo:break-before="auto" style:column-width="3.4925cm"/>
    </style:style>
    <style:style style:name="co10" style:family="table-column">
      <style:table-column-properties fo:break-before="auto" style:column-width="3.59833333333333cm"/>
    </style:style>
    <style:style style:name="co11" style:family="table-column">
      <style:table-column-properties fo:break-before="auto" style:column-width="2.75166666666667cm"/>
    </style:style>
    <style:style style:name="co12" style:family="table-column">
      <style:table-column-properties fo:break-before="auto" style:column-width="3.62479166666667cm"/>
    </style:style>
    <style:style style:name="co13" style:family="table-column">
      <style:table-column-properties fo:break-before="auto" style:column-width="3.86291666666667cm"/>
    </style:style>
    <style:style style:name="co14" style:family="table-column">
      <style:table-column-properties fo:break-before="auto" style:column-width="3.04270833333333cm"/>
    </style:style>
    <style:style style:name="co15" style:family="table-column">
      <style:table-column-properties fo:break-before="auto" style:column-width="3.36020833333333cm"/>
    </style:style>
    <style:style style:name="co16" style:family="table-column">
      <style:table-column-properties fo:break-before="auto" style:column-width="1.825625cm"/>
    </style:style>
    <style:style style:name="co17" style:family="table-column">
      <style:table-column-properties fo:break-before="auto" style:column-width="3.43958333333333cm"/>
    </style:style>
    <style:style style:name="co18" style:family="table-column">
      <style:table-column-properties fo:break-before="auto" style:column-width="3.28083333333333cm"/>
    </style:style>
    <style:style style:name="co19" style:family="table-column">
      <style:table-column-properties fo:break-before="auto" style:column-width="2.80458333333333cm"/>
    </style:style>
    <style:style style:name="co20" style:family="table-column">
      <style:table-column-properties fo:break-before="auto" style:column-width="3.75708333333333cm"/>
    </style:style>
    <style:style style:name="co21" style:family="table-column">
      <style:table-column-properties fo:break-before="auto" style:column-width="4.048125cm"/>
    </style:style>
    <style:style style:name="co22" style:family="table-column">
      <style:table-column-properties fo:break-before="auto" style:column-width="3.175cm"/>
    </style:style>
    <style:style style:name="co23" style:family="table-column">
      <style:table-column-properties fo:break-before="auto" style:column-width="20.2141666666667cm"/>
    </style:style>
    <style:style style:name="ro1" style:family="table-row">
      <style:table-row-properties style:row-height="36.75pt" style:use-optimal-row-height="false" fo:break-before="auto"/>
    </style:style>
    <style:style style:name="ro2" style:family="table-row">
      <style:table-row-properties style:row-height="59.25pt" style:use-optimal-row-height="false" fo:break-before="auto"/>
    </style:style>
    <style:style style:name="ro3" style:family="table-row">
      <style:table-row-properties style:row-height="80.25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85.5pt" style:use-optimal-row-height="false" fo:break-before="auto"/>
    </style:style>
    <style:style style:name="ro6" style:family="table-row">
      <style:table-row-properties style:row-height="43.9pt" style:use-optimal-row-height="false" fo:break-before="auto"/>
    </style:style>
    <style:style style:name="ro7" style:family="table-row">
      <style:table-row-properties style:row-height="128.25pt" style:use-optimal-row-height="false" fo:break-before="auto"/>
    </style:style>
    <style:style style:name="ro8" style:family="table-row">
      <style:table-row-properties style:row-height="75.75pt" style:use-optimal-row-height="false" fo:break-before="auto"/>
    </style:style>
    <style:style style:name="ro9" style:family="table-row">
      <style:table-row-properties style:row-height="65.25pt" style:use-optimal-row-height="false" fo:break-before="auto"/>
    </style:style>
    <style:style style:name="ro10" style:family="table-row">
      <style:table-row-properties style:row-height="43.5pt" style:use-optimal-row-height="false" fo:break-before="auto"/>
    </style:style>
    <style:style style:name="ro11" style:family="table-row">
      <style:table-row-properties style:row-height="50.25pt" style:use-optimal-row-height="false" fo:break-before="auto"/>
    </style:style>
    <style:style style:name="ro12" style:family="table-row">
      <style:table-row-properties style:row-height="67.5pt" style:use-optimal-row-height="false" fo:break-before="auto"/>
    </style:style>
    <style:style style:name="ro13" style:family="table-row">
      <style:table-row-properties style:row-height="51pt" style:use-optimal-row-height="false" fo:break-before="auto"/>
    </style:style>
    <style:style style:name="ro14" style:family="table-row">
      <style:table-row-properties style:row-height="12.75pt" style:use-optimal-row-height="true" fo:break-before="auto"/>
    </style:style>
    <style:style style:name="ro15" style:family="table-row">
      <style:table-row-properties style:row-height="34.5pt" style:use-optimal-row-height="false" fo:break-before="auto"/>
    </style:style>
    <style:style style:name="ro16" style:family="table-row">
      <style:table-row-properties style:row-height="30pt" style:use-optimal-row-height="false" fo:break-before="auto"/>
    </style:style>
    <style:style style:name="ro17" style:family="table-row">
      <style:table-row-properties style:row-height="20.1pt" style:use-optimal-row-height="false" fo:break-before="auto"/>
    </style:style>
    <style:style style:name="ro18" style:family="table-row">
      <style:table-row-properties style:row-height="35.25pt" style:use-optimal-row-height="false" fo:break-before="auto"/>
    </style:style>
    <style:style style:name="ro19" style:family="table-row">
      <style:table-row-properties style:row-height="24.95pt" style:use-optimal-row-height="false" fo:break-before="auto"/>
    </style:style>
    <style:style style:name="ro20" style:family="table-row">
      <style:table-row-properties style:row-height="55.5pt" style:use-optimal-row-height="false" fo:break-before="auto"/>
    </style:style>
    <style:style style:name="ro21" style:family="table-row">
      <style:table-row-properties style:row-height="60.75pt" style:use-optimal-row-height="false" fo:break-before="auto"/>
    </style:style>
    <style:style style:name="ro22" style:family="table-row">
      <style:table-row-properties style:row-height="77.25pt" style:use-optimal-row-height="false" fo:break-before="auto"/>
    </style:style>
    <style:style style:name="ro23" style:family="table-row">
      <style:table-row-properties style:row-height="64.5pt" style:use-optimal-row-height="false" fo:break-before="auto"/>
    </style:style>
    <style:style style:name="ro24" style:family="table-row">
      <style:table-row-properties style:row-height="72pt" style:use-optimal-row-height="false" fo:break-before="auto"/>
    </style:style>
    <style:style style:name="ro25" style:family="table-row">
      <style:table-row-properties style:row-height="54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重要注意事項" table:style-name="ta1">
        <table:table-column table:style-name="co1" table:default-cell-style-name="ce6"/>
        <table:table-column table:style-name="co2" table:number-columns-repeated="8" table:default-cell-style-name="ce2"/>
        <table:table-column table:style-name="co3" table:default-cell-style-name="ce2"/>
        <table:table-column table:style-name="co4" table:number-columns-repeated="16374" table:default-cell-style-name="ce2"/>
        <table:table-row table:style-name="ro1">
          <table:table-cell office:value-type="string" table:number-columns-spanned="10" table:number-rows-spanned="1" table:style-name="ce7">
            <text:p>115學年度大學部新生學生宿舍抽籤結果公告</text:p>
          </table:table-cell>
          <table:covered-table-cell table:number-columns-repeated="9"/>
          <table:table-cell table:number-columns-repeated="2" table:style-name="ce2"/>
          <table:table-cell table:number-columns-repeated="16372" table:style-name="ce1"/>
        </table:table-row>
        <table:table-row table:style-name="ro2">
          <table:table-cell office:value-type="string" table:number-columns-spanned="10" table:number-rows-spanned="1" table:style-name="ce8">
            <text:p>注意:抽籤結果僅公告抽中宿舍別，寢室及床位（儘可能安排同系住在一起）分配預計於115年8月27日下午5時前公告。</text:p>
          </table:table-cell>
          <table:covered-table-cell table:number-columns-repeated="9"/>
          <table:table-cell table:number-columns-repeated="2" table:style-name="ce2"/>
          <table:table-cell table:number-columns-repeated="16372" table:style-name="ce1"/>
        </table:table-row>
        <table:table-row table:style-name="ro3">
          <table:table-cell office:value-type="float" office:value="1" table:style-name="ce3">
            <text:p>1</text:p>
          </table:table-cell>
          <table:table-cell office:value-type="string" table:number-columns-spanned="9" table:number-rows-spanned="1" table:style-name="ce9">
            <text:p>已抽中宿舍且確定要住宿的同學請務必記得在繳費期間完成繳費，<text:span text:style-name="T2">繳費期間：115年8月26日至9月2日，請上網列印繳費單，網址：https://ap.itc.ntnu.edu.tw/FreshLogin/，未於規定時間內繳交住宿費者，註銷115學年床位，並降低下(116)學年住校申請標準順序一順位。</text:span>如決定放棄不住，也請於繳費期限內通知承辦人，以免被視為逾期未繳住宿費。</text:p>
          </table:table-cell>
          <table:covered-table-cell table:number-columns-repeated="8"/>
          <table:table-cell table:number-columns-repeated="2" table:style-name="ce2"/>
          <table:table-cell table:number-columns-repeated="16372" table:style-name="ce1"/>
        </table:table-row>
        <table:table-row table:style-name="ro4">
          <table:table-cell office:value-type="float" office:value="2" table:style-name="ce3">
            <text:p>2</text:p>
          </table:table-cell>
          <table:table-cell office:value-type="string" table:number-columns-spanned="9" table:number-rows-spanned="1" table:style-name="ce9">
            <text:p>僑外籍新生若因未入境無法繳費，可於入境後開學前完成繳費。</text:p>
          </table:table-cell>
          <table:covered-table-cell table:number-columns-repeated="8"/>
          <table:table-cell table:number-columns-repeated="2" table:style-name="ce2"/>
          <table:table-cell table:number-columns-repeated="16372" table:style-name="ce1"/>
        </table:table-row>
        <table:table-row table:style-name="ro5">
          <table:table-cell office:value-type="float" office:value="3" table:style-name="ce3">
            <text:p>3</text:p>
          </table:table-cell>
          <table:table-cell office:value-type="string" table:number-columns-spanned="9" table:number-rows-spanned="1" table:style-name="ce10">
            <text:p>要辦理就學貸款的同學，<text:span text:style-name="T2">請於115年8月26日至9月2日</text:span>至住宿申請系統<text:span text:style-name="T2">勾選115學年上學期住宿費以就學貸款繳交</text:span>，暫時不要繳住宿費，等辦完就學貸款手續後，確定應繳住宿費金額正確後再繳款，如未於規定時間至住宿申請系統勾選，且未繳費者，將註銷床位且降低下學年住校申請標準順序一順位。</text:p>
          </table:table-cell>
          <table:covered-table-cell table:number-columns-repeated="8"/>
          <table:table-cell table:number-columns-repeated="2" table:style-name="ce2"/>
          <table:table-cell table:number-columns-repeated="16372" table:style-name="ce1"/>
        </table:table-row>
        <table:table-row table:style-name="ro6">
          <table:table-cell office:value-type="float" office:value="4" table:style-name="ce3">
            <text:p>4</text:p>
          </table:table-cell>
          <table:table-cell office:value-type="string" table:number-columns-spanned="9" table:number-rows-spanned="1" table:style-name="ce9">
            <text:p>要辦低收入戶住宿費減免同學，請暫時不要繳住宿費，等辦完減免手續後，確定應繳住宿費金額正確後再繳款。</text:p>
          </table:table-cell>
          <table:covered-table-cell table:number-columns-repeated="8"/>
          <table:table-cell table:number-columns-repeated="2" table:style-name="ce2"/>
          <table:table-cell table:number-columns-repeated="16372" table:style-name="ce1"/>
        </table:table-row>
        <table:table-row table:style-name="ro7">
          <table:table-cell office:value-type="float" office:value="5" table:style-name="ce3">
            <text:p>5</text:p>
          </table:table-cell>
          <table:table-cell office:value-type="string" table:number-columns-spanned="9" table:number-rows-spanned="1" table:style-name="ce9">
            <text:p>*宿舍另設置「早睡」、「節能」及「寧靜」三個主題住宿區域。</text:p>
            <text:p>已抽中宿舍床位的同學，如有意願申請入住主題住宿區域，請於<text:span text:style-name="T2">115年8月25日（星期二）下午6時前</text:span>，登入學生住宿申請系統，進行「主題區域申請」。</text:p>
            <text:p>*因主題住宿區域床位有限，實際安排將視申請情形而定；另可能與其他系所同學同住，無法保證一定能安排入住，敬請同學留意。</text:p>
            <text:p>詳細申請方式請參閱：https://reurl.cc/q5mevq</text:p>
          </table:table-cell>
          <table:covered-table-cell table:number-columns-repeated="8"/>
          <table:table-cell table:number-columns-repeated="2" table:style-name="ce2"/>
          <table:table-cell table:number-columns-repeated="16372" table:style-name="ce1"/>
        </table:table-row>
        <table:table-row table:style-name="ro8">
          <table:table-cell office:value-type="float" office:value="6" table:style-name="ce3">
            <text:p>6</text:p>
          </table:table-cell>
          <table:table-cell office:value-type="string" table:number-columns-spanned="9" table:number-rows-spanned="1" table:style-name="ce9">
            <text:p>已抽中宿舍的同學，欲更換宿舍，請登入住宿申請系統申請(操作說明書請參閱 https://reurl.cc/o8V9dg )，若有床位釋出，將依抽籤序號依序遞補，換床位及更換宿舍總計1學年以1次為限，住宿費退補費規定依學生住宿輔導辦法辦理。</text:p>
          </table:table-cell>
          <table:covered-table-cell table:number-columns-repeated="8"/>
          <table:table-cell table:number-columns-repeated="2" table:style-name="ce2"/>
          <table:table-cell table:number-columns-repeated="16372" table:style-name="ce1"/>
        </table:table-row>
        <table:table-row table:style-name="ro9">
          <table:table-cell office:value-type="float" office:value="7" table:style-name="ce3">
            <text:p>7</text:p>
          </table:table-cell>
          <table:table-cell office:value-type="string" table:number-columns-spanned="9" table:number-rows-spanned="1" table:style-name="ce9">
            <text:p>確無住宿需求者，請於115年8月26日起至9月2日止，登入學生住宿申請系統填寫放棄住宿申請單。學生住宿申請系統→放棄住宿申請→學年放棄住宿申請→放棄住宿申請→填寫放棄原因→儲存→完成學年放棄住宿申請。</text:p>
          </table:table-cell>
          <table:covered-table-cell table:number-columns-repeated="8"/>
          <table:table-cell table:number-columns-repeated="2" table:style-name="ce2"/>
          <table:table-cell table:number-columns-repeated="16372" table:style-name="ce1"/>
        </table:table-row>
        <table:table-row table:style-name="ro10">
          <table:table-cell office:value-type="float" office:value="8" table:style-name="ce3">
            <text:p>8</text:p>
          </table:table-cell>
          <table:table-cell office:value-type="string" table:number-columns-spanned="9" table:number-rows-spanned="1" table:style-name="ce9">
            <text:p>凡住宿期間因休、退學、畢業等因素而致學籍非在學者，取消住宿資格。</text:p>
          </table:table-cell>
          <table:covered-table-cell table:number-columns-repeated="8"/>
          <table:table-cell table:style-name="ce2"/>
          <table:table-cell table:number-columns-repeated="16373" table:style-name="ce1"/>
        </table:table-row>
        <table:table-row table:style-name="ro11">
          <table:table-cell office:value-type="float" office:value="9" table:style-name="ce3">
            <text:p>9</text:p>
          </table:table-cell>
          <table:table-cell office:value-type="string" table:number-columns-spanned="9" table:number-rows-spanned="1" table:style-name="ce9">
            <text:p>遞補床位(無床位者)通知將以E-mail(住宿申請系統所留之mail，請自行上系統檢查正確性，避免遺漏通知訊息)通知及公布於學生住宿服務中心網頁。</text:p>
          </table:table-cell>
          <table:covered-table-cell table:number-columns-repeated="8"/>
          <table:table-cell table:style-name="ce2"/>
          <table:table-cell table:number-columns-repeated="16373" table:style-name="ce1"/>
        </table:table-row>
        <table:table-row table:style-name="ro11">
          <table:table-cell office:value-type="float" office:value="10" table:style-name="ce3">
            <text:p>10</text:p>
          </table:table-cell>
          <table:table-cell office:value-type="string" table:number-columns-spanned="9" table:number-rows-spanned="1" table:style-name="ce9">
            <text:p>相關住宿時程或規定事項等，請參閱學生住宿服務中心網頁公告 https://dorm.sa.ntnu.edu.tw/</text:p>
          </table:table-cell>
          <table:covered-table-cell table:number-columns-repeated="8"/>
          <table:table-cell table:style-name="ce2"/>
          <table:table-cell table:number-columns-repeated="16373" table:style-name="ce1"/>
        </table:table-row>
        <table:table-row table:style-name="ro12">
          <table:table-cell office:value-type="float" office:value="11" table:style-name="ce4">
            <text:p>11</text:p>
          </table:table-cell>
          <table:table-cell office:value-type="string" table:number-columns-spanned="9" table:number-rows-spanned="1" table:style-name="ce11">
            <text:p>◆宿舍介紹及進住須知：https://dorm.sa.ntnu.edu.tw/dormintro/</text:p>
            <text:p>◆115年8月29日及30日辦理進住流程圖：https://reurl.cc/DYox4d</text:p>
          </table:table-cell>
          <table:covered-table-cell table:number-columns-repeated="8"/>
          <table:table-cell table:style-name="ce2"/>
          <table:table-cell table:number-columns-repeated="16373" table:style-name="ce1"/>
        </table:table-row>
        <table:table-row table:style-name="ro13">
          <table:table-cell office:value-type="float" office:value="12" table:style-name="ce5">
            <text:p>12</text:p>
          </table:table-cell>
          <table:table-cell office:value-type="string" table:number-columns-spanned="9" table:number-rows-spanned="1" table:style-name="ce12">
            <text:p>大學部床位承辦人-馮小姐02-7749-3322，E-mail:fish516@ntnu.edu.tw</text:p>
          </table:table-cell>
          <table:covered-table-cell table:number-columns-repeated="8"/>
          <table:table-cell table:number-columns-repeated="2" table:style-name="ce2"/>
          <table:table-cell table:number-columns-repeated="16372" table:style-name="ce1"/>
        </table:table-row>
        <table:table-row table:number-rows-repeated="1048562" table:style-name="ro14">
          <table:table-cell table:number-columns-repeated="16384"/>
        </table:table-row>
      </table:table>
      <table:table table:name="大學部女生" table:style-name="ta2">
        <table:table-column table:style-name="co5" table:default-cell-style-name="ce14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default-cell-style-name="ce14"/>
        <table:table-column table:style-name="co10" table:default-cell-style-name="ce14"/>
        <table:table-column table:style-name="co11" table:default-cell-style-name="ce14"/>
        <table:table-column table:style-name="co12" table:default-cell-style-name="ce14"/>
        <table:table-column table:style-name="co13" table:default-cell-style-name="ce14"/>
        <table:table-column table:style-name="co14" table:default-cell-style-name="ce15"/>
        <table:table-column table:style-name="co4" table:number-columns-repeated="16374" table:default-cell-style-name="ce15"/>
        <table:table-row table:style-name="ro15">
          <table:table-cell office:value-type="string" table:number-columns-spanned="10" table:number-rows-spanned="1" table:style-name="ce33">
            <text:p>115學年度大學部新生宿舍抽籤結果名單~女生</text:p>
          </table:table-cell>
          <table:covered-table-cell table:number-columns-repeated="9"/>
          <table:table-cell table:number-columns-repeated="16374" table:style-name="ce13"/>
        </table:table-row>
        <table:table-row table:style-name="ro16">
          <table:table-cell office:value-type="string" table:style-name="ce22">
            <text:p>學號</text:p>
          </table:table-cell>
          <table:table-cell office:value-type="string" table:style-name="ce23">
            <text:p>性別</text:p>
          </table:table-cell>
          <table:table-cell office:value-type="string" table:style-name="ce23">
            <text:p>第一志願</text:p>
          </table:table-cell>
          <table:table-cell office:value-type="string" table:style-name="ce23">
            <text:p>第二志願</text:p>
          </table:table-cell>
          <table:table-cell office:value-type="string" table:style-name="ce23">
            <text:p>第三志願</text:p>
          </table:table-cell>
          <table:table-cell office:value-type="string" table:style-name="ce23">
            <text:p>第四志願</text:p>
          </table:table-cell>
          <table:table-cell office:value-type="string" table:style-name="ce23">
            <text:p>抽籤序號</text:p>
          </table:table-cell>
          <table:table-cell office:value-type="string" table:style-name="ce23">
            <text:p>宿舍抽籤結果</text:p>
          </table:table-cell>
          <table:table-cell office:value-type="string" table:style-name="ce23">
            <text:p>分配宿舍名稱</text:p>
          </table:table-cell>
          <table:table-cell office:value-type="string" table:style-name="ce24">
            <text:p>候補序號</text:p>
          </table:table-cell>
          <table:table-cell table:number-columns-repeated="16374" table:style-name="ce13"/>
        </table:table-row>
        <table:table-row table:style-name="ro16">
          <table:table-cell office:value-type="string" table:style-name="ce25">
            <text:p>41506127E</text:p>
          </table:table-cell>
          <table:table-cell office:value-type="string" table:style-name="ce26">
            <text:p>女</text:p>
          </table:table-cell>
          <table:table-cell office:value-type="string" table:style-name="ce26">
            <text:p>女一舍</text:p>
          </table:table-cell>
          <table:table-cell office:value-type="string" table:style-name="ce26">
            <text:p>學七舍</text:p>
          </table:table-cell>
          <table:table-cell office:value-type="string" table:style-name="ce26">
            <text:p>女一舍</text:p>
          </table:table-cell>
          <table:table-cell office:value-type="string" table:style-name="ce26">
            <text:p>學七舍</text:p>
          </table:table-cell>
          <table:table-cell office:value-type="string" table:style-name="ce26">
            <text:p>0001</text:p>
          </table:table-cell>
          <table:table-cell office:value-type="string" table:style-name="ce26">
            <text:p>1階錄取</text:p>
          </table:table-cell>
          <table:table-cell office:value-type="string" table:style-name="ce26">
            <text:p>女一舍</text:p>
          </table:table-cell>
          <table:table-cell table:style-name="ce27"/>
          <table:table-cell table:number-columns-repeated="16374"/>
        </table:table-row>
        <table:table-row table:style-name="ro16">
          <table:table-cell office:value-type="string" table:style-name="ce28">
            <text:p>4150501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0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43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0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130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0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31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>000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56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00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30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0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48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00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37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00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11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1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2029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01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2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1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22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1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137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1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02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1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35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01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41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1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126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1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3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01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40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02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46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02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2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2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5035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2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42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2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07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02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37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02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29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2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11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2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62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2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80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3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209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3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127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03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31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03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33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3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08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03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29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03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468024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03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30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03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15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3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119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4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2018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04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2032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04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33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04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47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04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1022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4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23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4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12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4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20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4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21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04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129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05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10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5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3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05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26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5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218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05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24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5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6015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5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18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05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36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05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25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05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215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06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83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06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2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06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70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06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503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6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85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6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20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06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109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06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23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06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21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6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5029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7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131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7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65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7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84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7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120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7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33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07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44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07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72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07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04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07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40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7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35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08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1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8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128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08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55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08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38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08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12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08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1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08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67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08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2016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08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38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8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13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09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29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09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46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09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27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09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21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9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127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9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4038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09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14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09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39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09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44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09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11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0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11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10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208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0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134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10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12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10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11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10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21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10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118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0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119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10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33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10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50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11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45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11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3020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11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31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>011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503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11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24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11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501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11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35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11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58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11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2030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11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3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12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5030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2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21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12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79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2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116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12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7046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12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41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12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11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2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15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12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20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12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2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3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40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13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37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3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203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13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10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13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35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13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11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3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501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13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28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3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21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13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4042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14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08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14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11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14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1224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14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45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14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32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14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17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14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21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14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19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14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2027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4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86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15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1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15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12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5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3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15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3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15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601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15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82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15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34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15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31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5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64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5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219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>016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30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16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123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6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502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16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3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6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53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16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36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16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1020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16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10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16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25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16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71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7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3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17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28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7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101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17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0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17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32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17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13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17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122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17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66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17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124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17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13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18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41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8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302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8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32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18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31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18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302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8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107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8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2022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18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3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18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5017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18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1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19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113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9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2126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19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6021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19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104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19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39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19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33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9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12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9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121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19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107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19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23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20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4034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0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73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0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13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20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11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20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39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20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43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20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30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>020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57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0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1128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0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123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21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113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21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112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21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52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1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38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21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10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1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59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21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5030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21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09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21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4035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21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233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2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229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22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207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22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210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22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34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22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110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22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49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22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12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2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H0018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2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0220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2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3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23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5033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23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118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23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901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23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39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23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0006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23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903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3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122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23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23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3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40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23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1220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4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16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4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17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24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6010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4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43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24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13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4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41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24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03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4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500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24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25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24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16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25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1009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5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129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>025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6027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5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51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25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133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25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1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5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204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5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6007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/>
          </table:table-cell>
          <table:table-cell office:value-type="string" table:style-name="ce20">
            <text:p>025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2011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5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220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26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1222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6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4032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6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07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26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234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6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201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6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43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6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13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26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14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/>
          </table:table-cell>
          <table:table-cell office:value-type="string" table:style-name="ce20">
            <text:p>026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90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26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323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7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204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27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504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27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27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27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1106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7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300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7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106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27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234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27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132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27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119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7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1101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28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07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8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6044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28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204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8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1206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8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202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8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11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28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30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8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13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28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300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8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02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9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0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29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0008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29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307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29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200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9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114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29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63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29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0315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29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44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29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2104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29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2014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30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6008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30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238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0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2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30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2217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30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209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0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45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0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10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30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12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30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7009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30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38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31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20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1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60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31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2013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31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20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1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4020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>031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133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1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1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1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123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31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11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31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301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32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29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2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67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32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1229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32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313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32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205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32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32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32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10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2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101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32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7034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32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2230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33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201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33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4019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33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118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33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1223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33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36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33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329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33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3042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33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2132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33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53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33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472009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4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57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34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110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34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1220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>034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1004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34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21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34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21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34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104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34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138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34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209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34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03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5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6013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/>
          </table:table-cell>
          <table:table-cell office:value-type="string" table:style-name="ce20">
            <text:p>035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18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35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4015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5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230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35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227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35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27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5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43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35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07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5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201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35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05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36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200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36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94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36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06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36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310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6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38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36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5007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6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45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36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229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36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223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6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11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37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52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37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2053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37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1108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37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4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7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2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7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115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37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29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7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20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37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1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7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300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8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137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38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222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38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312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8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3007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38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30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38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126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8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2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38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09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38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107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38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27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39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10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9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114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39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4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39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214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9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27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39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13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39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2010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39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0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39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2220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39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13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0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1033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0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215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40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2067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40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210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0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1211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40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3004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40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223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0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128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40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204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40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22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41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05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1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7030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41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14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1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28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1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7043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1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22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41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14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41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15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41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130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1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2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11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42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24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42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46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42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03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42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07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42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10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42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20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42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2012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42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93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42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0330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42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131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43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1031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43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20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43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11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3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209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43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06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/>
          </table:table-cell>
          <table:table-cell office:value-type="string" table:style-name="ce20">
            <text:p>043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37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43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40901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43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21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43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3016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43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2115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44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42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4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28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44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01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44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0009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44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1106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44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124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44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20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44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23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44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5020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44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55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45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13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45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2233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45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01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45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12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45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59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5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59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45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09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45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4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45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0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45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24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46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1125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46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12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46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61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6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135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6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330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6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04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6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52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46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24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46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08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46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201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47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0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47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0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7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229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47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116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47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39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47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16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47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102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7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2017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47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33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47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113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8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301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8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108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48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240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48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20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48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7003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48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29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48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2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48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26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8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4029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48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125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49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4004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9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7007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9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101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49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2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49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1202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9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3015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49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4051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49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64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49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219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49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302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0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228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0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301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0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2009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0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230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0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1007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0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32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0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20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50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227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0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21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0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20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1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06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1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209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1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0213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1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07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1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0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1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2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1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147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1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2143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1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20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1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214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2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4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2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1012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2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32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2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2215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2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504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2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501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2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220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2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12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52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123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2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63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53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2105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3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1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3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217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3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65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3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18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3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2058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3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18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3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10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3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202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3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1015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4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1108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>054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14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54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31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4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1203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54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207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4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2131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54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29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4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15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4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23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4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2232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>055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40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55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2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5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7024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5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3027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5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29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55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26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5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0218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5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2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5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207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5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105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6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92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6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3009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6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332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6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4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6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09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56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3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6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432026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56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11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6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10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56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242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7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5010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57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117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7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5026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7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20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57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34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7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5057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7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204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7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109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7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501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7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24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8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56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8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2124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8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3022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58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130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8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18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58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101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8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03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8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21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8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13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8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210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9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49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59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301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9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13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59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25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59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19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9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3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9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33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59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241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59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205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59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13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0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308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0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215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60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227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60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137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0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41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60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2049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0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2050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0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112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60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224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0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2007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61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62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61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227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61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1221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61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63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61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49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61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2118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1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109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1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08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61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12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61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02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2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109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62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120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2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36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2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600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2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35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62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300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62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5045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62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2054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62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04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62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19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>063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08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3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227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63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134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63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56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63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110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63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1005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3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6012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3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60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63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2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63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22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64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100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4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1143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4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0203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64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10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4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91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64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08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4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131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4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2015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64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228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64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40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65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1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5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325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65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1013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5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2018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5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25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5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1204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5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23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65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14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>065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4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65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41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66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300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6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202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66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23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66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27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6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4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66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244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66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2027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6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4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6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1219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66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117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67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2021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67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4013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67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0205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7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1217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67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23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67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301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7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27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7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2021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7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110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67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10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68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21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8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1203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8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202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8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1016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8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2133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8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0106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68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4005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68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20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8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11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68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29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69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300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9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3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69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206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9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37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9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1137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69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115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69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1011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69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30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69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06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69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1037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0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44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70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05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70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226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0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113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70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20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0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314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70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65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70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10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70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202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70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26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71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30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71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41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71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08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71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0118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71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2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1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22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71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23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71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217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71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0111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1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0107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2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12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72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1301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>072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7027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72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1120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72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107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72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10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72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3003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2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22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72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21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2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04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73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2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3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09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73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1124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73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21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73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120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73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23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73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205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73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2052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3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110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3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0003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74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22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74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12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74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50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74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118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74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2045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74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02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74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4018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74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239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74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22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74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3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75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109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5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0025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75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1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>075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021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75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1219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75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21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5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1902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75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0906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>075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5901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75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905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6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0904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6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902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76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3902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76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590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/>
          </table:table-cell>
          <table:table-cell office:value-type="string" table:style-name="ce20">
            <text:p>076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902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76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906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76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一分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904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76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1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76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2203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76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女二舍4人房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10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77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92005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771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1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72008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772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2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0723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77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100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77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5060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7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3026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77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5020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7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200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7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84257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7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302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78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0015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781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3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30053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78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101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78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101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784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4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60047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785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5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90110M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86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6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43103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>078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7022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8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3036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789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7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23212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79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5009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79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3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79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1219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79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01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794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8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57004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79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1104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79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102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79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904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798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9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22041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79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08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80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611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>0801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10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0611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80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19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80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33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80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232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80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212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80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126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80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501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80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04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809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11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84259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810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12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71103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811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13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20224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812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14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43221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81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68031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814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15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23208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815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16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05044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816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17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43230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81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0228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818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18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0613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819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7002O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82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4012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>082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4011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822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130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82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723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824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19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22039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82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4002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>082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30003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827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20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0200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828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21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07106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829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22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22015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830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140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83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07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832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23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23231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833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24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06218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83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3242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835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72058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836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0500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837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51001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>0838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6028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839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25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75011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840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26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30010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841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0101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842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27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06115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843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43125S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844</text:p>
          </table:table-cell>
          <table:table-cell office:value-type="string" table:style-name="ce20">
            <text:p>1階錄取</text:p>
          </table:table-cell>
          <table:table-cell office:value-type="string" table:style-name="ce20">
            <text:p>學七舍</text:p>
          </table:table-cell>
          <table:table-cell table:style-name="ce29"/>
          <table:table-cell table:number-columns-repeated="16374"/>
        </table:table-row>
        <table:table-row table:style-name="ro16">
          <table:table-cell office:value-type="string" table:style-name="ce28">
            <text:p>41520202L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845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28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72028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846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29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60005T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/>
          </table:table-cell>
          <table:table-cell office:value-type="string" table:style-name="ce20">
            <text:p/>
          </table:table-cell>
          <table:table-cell office:value-type="string" table:style-name="ce20">
            <text:p>0847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30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0201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848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31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84256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849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32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09001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850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33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0620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851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34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01003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/>
          </table:table-cell>
          <table:table-cell office:value-type="string" table:style-name="ce20">
            <text:p>0852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35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32058A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853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36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83048I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0854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37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01040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0855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38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09002E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856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39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73010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0857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40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71111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女一分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0858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41號</text:p>
          </table:table-cell>
          <table:table-cell table:number-columns-repeated="16374"/>
        </table:table-row>
        <table:table-row table:style-name="ro16">
          <table:table-cell office:value-type="string" table:style-name="ce28">
            <text:p>41571210H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學七舍</text:p>
          </table:table-cell>
          <table:table-cell office:value-type="string" table:style-name="ce20">
            <text:p>女二舍2人房</text:p>
          </table:table-cell>
          <table:table-cell office:value-type="string" table:style-name="ce20">
            <text:p>女二舍4人房</text:p>
          </table:table-cell>
          <table:table-cell office:value-type="string" table:style-name="ce20">
            <text:p>女一舍</text:p>
          </table:table-cell>
          <table:table-cell office:value-type="string" table:style-name="ce20">
            <text:p>0859</text:p>
          </table:table-cell>
          <table:table-cell office:value-type="string" table:style-name="ce20">
            <text:p>1階候補</text:p>
          </table:table-cell>
          <table:table-cell office:value-type="string" table:style-name="ce20">
            <text:p/>
          </table:table-cell>
          <table:table-cell office:value-type="string" table:style-name="ce29">
            <text:p>候補42號</text:p>
          </table:table-cell>
          <table:table-cell table:number-columns-repeated="16374"/>
        </table:table-row>
        <table:table-row table:style-name="ro16">
          <table:table-cell office:value-type="string" table:style-name="ce30">
            <text:p>41523139L</text:p>
          </table:table-cell>
          <table:table-cell office:value-type="string" table:style-name="ce31">
            <text:p>女</text:p>
          </table:table-cell>
          <table:table-cell office:value-type="string" table:style-name="ce31">
            <text:p>女一舍</text:p>
          </table:table-cell>
          <table:table-cell office:value-type="string" table:style-name="ce31">
            <text:p>學七舍</text:p>
          </table:table-cell>
          <table:table-cell office:value-type="string" table:style-name="ce31">
            <text:p>女二舍2人房</text:p>
          </table:table-cell>
          <table:table-cell office:value-type="string" table:style-name="ce31">
            <text:p>女二舍4人房</text:p>
          </table:table-cell>
          <table:table-cell office:value-type="string" table:style-name="ce31">
            <text:p>0860</text:p>
          </table:table-cell>
          <table:table-cell office:value-type="string" table:style-name="ce31">
            <text:p>1階候補</text:p>
          </table:table-cell>
          <table:table-cell office:value-type="string" table:style-name="ce31">
            <text:p/>
          </table:table-cell>
          <table:table-cell office:value-type="string" table:style-name="ce32">
            <text:p>候補43號</text:p>
          </table:table-cell>
          <table:table-cell table:number-columns-repeated="16374"/>
        </table:table-row>
        <table:table-row table:style-name="ro16">
          <table:table-cell table:number-columns-repeated="9" table:style-name="ce14"/>
          <table:table-cell table:number-columns-repeated="16375" table:style-name="ce15"/>
        </table:table-row>
        <table:table-row table:number-rows-repeated="1047713" table:style-name="ro17">
          <table:table-cell table:number-columns-repeated="16384"/>
        </table:table-row>
        <table:named-expressions>
          <table:named-range table:name="Print_Titles" table:cell-range-address="大學部女生.$A$1:大學部女生.$XFD$2" table:base-cell-address="大學部女生.$A$1"/>
        </table:named-expressions>
      </table:table>
      <table:table table:name="@大學部男生" table:style-name="ta2">
        <table:table-column table:style-name="co15" table:default-cell-style-name="ce35"/>
        <table:table-column table:style-name="co16" table:default-cell-style-name="ce35"/>
        <table:table-column table:style-name="co12" table:default-cell-style-name="ce35"/>
        <table:table-column table:style-name="co17" table:default-cell-style-name="ce35"/>
        <table:table-column table:style-name="co18" table:default-cell-style-name="ce35"/>
        <table:table-column table:style-name="co13" table:default-cell-style-name="ce35"/>
        <table:table-column table:style-name="co19" table:default-cell-style-name="ce35"/>
        <table:table-column table:style-name="co20" table:default-cell-style-name="ce35"/>
        <table:table-column table:style-name="co21" table:default-cell-style-name="ce35"/>
        <table:table-column table:style-name="co22" table:default-cell-style-name="ce35"/>
        <table:table-column table:style-name="co4" table:number-columns-repeated="16374" table:default-cell-style-name="ce35"/>
        <table:table-row table:style-name="ro18">
          <table:table-cell office:value-type="string" table:number-columns-spanned="10" table:number-rows-spanned="1" table:style-name="ce49">
            <text:p>115學年度大學部新生宿舍抽籤結果名單~男生</text:p>
          </table:table-cell>
          <table:covered-table-cell table:number-columns-repeated="9"/>
          <table:table-cell table:number-columns-repeated="16374" table:style-name="ce34"/>
        </table:table-row>
        <table:table-row table:style-name="ro16">
          <table:table-cell office:value-type="string" table:style-name="ce38">
            <text:p>學號</text:p>
          </table:table-cell>
          <table:table-cell office:value-type="string" table:style-name="ce39">
            <text:p>性別</text:p>
          </table:table-cell>
          <table:table-cell office:value-type="string" table:style-name="ce39">
            <text:p>第一志願</text:p>
          </table:table-cell>
          <table:table-cell office:value-type="string" table:style-name="ce39">
            <text:p>第二志願</text:p>
          </table:table-cell>
          <table:table-cell office:value-type="string" table:style-name="ce39">
            <text:p>第三志願</text:p>
          </table:table-cell>
          <table:table-cell office:value-type="string" table:style-name="ce39">
            <text:p>第四志願</text:p>
          </table:table-cell>
          <table:table-cell office:value-type="string" table:style-name="ce39">
            <text:p>抽籤序號</text:p>
          </table:table-cell>
          <table:table-cell office:value-type="string" table:style-name="ce39">
            <text:p>宿舍抽籤結果</text:p>
          </table:table-cell>
          <table:table-cell office:value-type="string" table:style-name="ce39">
            <text:p>分配宿舍名稱</text:p>
          </table:table-cell>
          <table:table-cell office:value-type="string" table:style-name="ce40">
            <text:p>候補序號</text:p>
          </table:table-cell>
          <table:table-cell table:number-columns-repeated="16374" table:style-name="ce34"/>
        </table:table-row>
        <table:table-row table:style-name="ro16">
          <table:table-cell office:value-type="string" table:style-name="ce41">
            <text:p>41542123S</text:p>
          </table:table-cell>
          <table:table-cell office:value-type="string" table:style-name="ce42">
            <text:p>男</text:p>
          </table:table-cell>
          <table:table-cell office:value-type="string" table:style-name="ce42">
            <text:p>男二舍2人房</text:p>
          </table:table-cell>
          <table:table-cell office:value-type="string" table:style-name="ce42">
            <text:p>男二舍4人房</text:p>
          </table:table-cell>
          <table:table-cell office:value-type="string" table:style-name="ce42">
            <text:p>學七舍</text:p>
          </table:table-cell>
          <table:table-cell office:value-type="string" table:style-name="ce42">
            <text:p>男一舍</text:p>
          </table:table-cell>
          <table:table-cell office:value-type="string" table:style-name="ce42">
            <text:p>0001</text:p>
          </table:table-cell>
          <table:table-cell office:value-type="string" table:style-name="ce42">
            <text:p>1階錄取</text:p>
          </table:table-cell>
          <table:table-cell office:value-type="string" table:style-name="ce42">
            <text:p>男二舍2人房</text:p>
          </table:table-cell>
          <table:table-cell table:style-name="ce43"/>
          <table:table-cell table:number-columns-repeated="16374"/>
        </table:table-row>
        <table:table-row table:style-name="ro16">
          <table:table-cell office:value-type="string" table:style-name="ce44">
            <text:p>41557077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0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19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0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61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0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11014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0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2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000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210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0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107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0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12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00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12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1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22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1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44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1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15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1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125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1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6210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001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4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1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225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1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42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1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60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1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217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2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H0022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2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30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2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3034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2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3037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002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13022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2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13021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2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420201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2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226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2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22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2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12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3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4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/>
          </table:table-cell>
          <table:table-cell office:value-type="string" table:style-name="ce36">
            <text:p>003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02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03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0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3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2026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3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3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3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101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3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400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/>
          </table:table-cell>
          <table:table-cell office:value-type="string" table:style-name="ce36">
            <text:p>003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128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3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0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3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10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4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20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4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22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4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81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4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403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4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90135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4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60037T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4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4234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004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0206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4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3042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4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60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005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60019T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5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32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5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3035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5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12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5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3036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5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76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5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61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5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3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5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H0030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5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4115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6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4050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>006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2039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6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223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6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H0003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6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14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6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69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6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32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6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48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6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52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6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H0016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7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21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>007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H0005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7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1018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7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74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7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1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7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2031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7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121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7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75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007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403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7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6018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8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2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8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30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8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6019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8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4226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8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9029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8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2024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8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68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8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4122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8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31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08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16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9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41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9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0234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9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4239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9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0123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9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228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9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49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09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4117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09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2023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09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230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09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1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/>
          </table:table-cell>
          <table:table-cell office:value-type="string" table:style-name="ce36">
            <text:p>010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1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0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220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0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2016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0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1034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10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92017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0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H0017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>010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1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0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09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0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4244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0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5029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1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46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1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2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1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0219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>011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04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1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1225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>011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48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1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49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1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1127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011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228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011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2043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2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10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2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403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2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2019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2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113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2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5015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2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6124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2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7004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2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60036T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2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12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2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317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3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6017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3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1010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3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H0031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3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2025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3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1012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3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87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3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4228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3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5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3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34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3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321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4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3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014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3032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4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40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4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14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4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H0014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4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H0011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4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10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4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50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4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90234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4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6014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5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224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5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6214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5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3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5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2030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5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7014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5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90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5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901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15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100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/>
          </table:table-cell>
          <table:table-cell office:value-type="string" table:style-name="ce36">
            <text:p>015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5045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5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7023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6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114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6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320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6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1030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6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64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6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13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/>
          </table:table-cell>
          <table:table-cell office:value-type="string" table:style-name="ce36">
            <text:p>016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68003T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6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54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6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3120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6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218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>016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440330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>017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26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7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3049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7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3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7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2020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7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315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7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237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7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226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7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140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7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6238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7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30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8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1119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8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9017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8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107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8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5009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8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20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8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90107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8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2043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8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31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8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128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8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62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19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103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9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3050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19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4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9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41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9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1226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9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1009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9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130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9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20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19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12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19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0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0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11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0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0116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20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21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0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43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20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3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0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08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0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21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0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3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0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142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0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1132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1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38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21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3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1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1216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1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103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1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41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1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5027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21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2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1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13017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1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320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1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68035T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2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0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2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60026T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22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19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2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2057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2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31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>022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1243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2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04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2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7005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2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231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22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22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23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6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3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2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3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1142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23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4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3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119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3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27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23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4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3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09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23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239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3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10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4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226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24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2007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4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2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201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4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239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4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9042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4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42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>024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59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4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33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4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07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24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23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5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28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5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100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5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60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5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90121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5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51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>025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6029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5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324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25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28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25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25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/>
          </table:table-cell>
          <table:table-cell office:value-type="string" table:style-name="ce36">
            <text:p>025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68008T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6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313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6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24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6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108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6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37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6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321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6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11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6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312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6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28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6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6009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26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1230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7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27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27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2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7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2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7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1127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7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0233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7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2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7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233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7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1007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27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2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7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60018T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8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244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8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11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8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23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8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1122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8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1038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8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13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8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54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8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6030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/>
          </table:table-cell>
          <table:table-cell office:value-type="string" table:style-name="ce36">
            <text:p>028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29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8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01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9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228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29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20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9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45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29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10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9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322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9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4030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9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11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9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120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29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13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29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105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0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3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0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3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0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34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0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4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0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32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0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0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0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2055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030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36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0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242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0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4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1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30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1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14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1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100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1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09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1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31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1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311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1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1121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1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237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1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14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1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90127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32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0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2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13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2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3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2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21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2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0012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2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90130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2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202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2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4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2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46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2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9004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>033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22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3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121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3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16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3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0004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3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5026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/>
          </table:table-cell>
          <table:table-cell office:value-type="string" table:style-name="ce36">
            <text:p>033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0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3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2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3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101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3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1236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3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404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4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21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>034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90139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4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7011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4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05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4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401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4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3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4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35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34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322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4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92004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>034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2047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5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1225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5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6024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5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221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5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27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35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204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5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120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5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70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5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1240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5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02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35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90214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6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21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6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58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/>
          </table:table-cell>
          <table:table-cell office:value-type="string" table:style-name="ce36">
            <text:p>036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64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6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44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6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2046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6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1126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6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2051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6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140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6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139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6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127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7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402015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7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26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7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13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7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1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37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68037T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37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404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7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2019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7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331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>037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11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7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55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8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1131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8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2042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8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1221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8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31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8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208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8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57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38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21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8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312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8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404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8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310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9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142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9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29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9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6011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9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23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039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53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39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311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9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9020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39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11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39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3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39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11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0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7032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0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241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0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44401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0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30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0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103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0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2026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0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4048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0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0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0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32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0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90224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1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55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41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136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1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10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1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62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1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40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1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6120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1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401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1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1023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1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60015T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1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59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2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10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2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6026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2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320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2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7025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2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18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42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0130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2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0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2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141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2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90219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2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34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3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0214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3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13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3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39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>043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007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3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27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3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2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3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103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3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32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43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3030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3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10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/>
          </table:table-cell>
          <table:table-cell office:value-type="string" table:style-name="ce36">
            <text:p>044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52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4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22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4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15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4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402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4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0215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044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08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4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9006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4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21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4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2040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4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21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5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21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5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1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5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0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5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138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5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222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5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25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5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138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5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132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5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6121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5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68017T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6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3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6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1117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6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1124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6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2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6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2056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6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20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6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24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6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4260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6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13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6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21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7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1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7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37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7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2037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7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11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>047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11004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7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18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7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二舍4人房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03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7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1205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7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225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7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32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8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205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8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10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8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20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8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56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8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1218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8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13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8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59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8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203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8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0119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48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18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9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3208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9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90132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9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40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9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1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9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3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9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2055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49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41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9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311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9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235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49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7001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0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50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50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131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0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210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0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0001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50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22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/>
          </table:table-cell>
          <table:table-cell office:value-type="string" table:style-name="ce36">
            <text:p>050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1026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0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10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0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236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0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40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>050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43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1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21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51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28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1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401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1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2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1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134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1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328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1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400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1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6222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1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06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1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105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2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29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2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11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2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213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2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2006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2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10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2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1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2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25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52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6003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2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15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2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35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53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1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3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6004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3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2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3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21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3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31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3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1229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53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6001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3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2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3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218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3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06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4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3005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54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30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4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2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>054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21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4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20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4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2004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4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0007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4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1123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4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430041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54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222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5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21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5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23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5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92008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55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46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55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3052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5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0014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55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90225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55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3228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5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208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55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6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6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23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56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90202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6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1010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56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3054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/>
          </table:table-cell>
          <table:table-cell office:value-type="string" table:style-name="ce36">
            <text:p>056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2049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6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305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6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26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6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107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56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48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6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56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7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135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>057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0213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7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34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7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11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7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0230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7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28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76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>*男二舍3人房</text:p>
          </table:table-cell>
          <table:table-cell office:value-type="string" table:style-name="ce45">
            <text:p>候補1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32042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7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21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7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16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7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7033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8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7003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8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325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>058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06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8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204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>058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112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8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2007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58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51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8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108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8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120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8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7022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9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學七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3117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9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402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>0592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>*男二舍3人房</text:p>
          </table:table-cell>
          <table:table-cell office:value-type="string" table:style-name="ce45">
            <text:p>候補2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701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9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47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9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7009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9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1231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59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212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59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17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59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6017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59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05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60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84266I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60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0102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60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902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60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901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60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090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60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90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60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7902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607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>*男二舍3人房</text:p>
          </table:table-cell>
          <table:table-cell office:value-type="string" table:style-name="ce45">
            <text:p>候補3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05039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60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0115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60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18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61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2013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611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2037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61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21116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613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07118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614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4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07217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61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402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/>
          </table:table-cell>
          <table:table-cell office:value-type="string" table:style-name="ce36">
            <text:p>061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7104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61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5017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61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12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619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22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620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320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/>
          </table:table-cell>
          <table:table-cell office:value-type="string" table:style-name="ce36">
            <text:p>0621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5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21114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622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4701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>0623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6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71130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624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90207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625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11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626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30006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627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73038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/>
          </table:table-cell>
          <table:table-cell office:value-type="string" table:style-name="ce36">
            <text:p>0628</text:p>
          </table:table-cell>
          <table:table-cell office:value-type="string" table:style-name="ce36">
            <text:p>1階錄取</text:p>
          </table:table-cell>
          <table:table-cell office:value-type="string" table:style-name="ce36">
            <text:p>男一舍</text:p>
          </table:table-cell>
          <table:table-cell table:style-name="ce45"/>
          <table:table-cell table:number-columns-repeated="16374"/>
        </table:table-row>
        <table:table-row table:style-name="ro16">
          <table:table-cell office:value-type="string" table:style-name="ce44">
            <text:p>4155102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629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7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4007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630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8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011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631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9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705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632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10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01043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633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11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57018O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634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12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73009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/>
          </table:table-cell>
          <table:table-cell office:value-type="string" table:style-name="ce36">
            <text:p>0635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13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2240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636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14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0230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/>
          </table:table-cell>
          <table:table-cell office:value-type="string" table:style-name="ce36">
            <text:p>0637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15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02041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638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16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030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639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17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032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640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18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70013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641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19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77007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/>
          </table:table-cell>
          <table:table-cell office:value-type="string" table:style-name="ce36">
            <text:p>0642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20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75018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643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21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0128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644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22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76045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645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23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75003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646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24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77013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647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25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71209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648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26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011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649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27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111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650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28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221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651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29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0209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652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30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0221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653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31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73050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654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32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211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>0655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33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22064L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656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34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7002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/>
          </table:table-cell>
          <table:table-cell office:value-type="string" table:style-name="ce36">
            <text:p>0657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35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90101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658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36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1136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659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37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2228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0660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38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02013E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661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39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60022T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0662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40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73048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663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41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90105M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0664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42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75043H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665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43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0208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0666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44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30001A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office:value-type="string" table:style-name="ce36">
            <text:p>0667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45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211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0668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46號</text:p>
          </table:table-cell>
          <table:table-cell table:number-columns-repeated="16374"/>
        </table:table-row>
        <table:table-row table:style-name="ro16">
          <table:table-cell office:value-type="string" table:style-name="ce44">
            <text:p>41541113S</text:p>
          </table:table-cell>
          <table:table-cell office:value-type="string" table:style-name="ce36">
            <text:p>男</text:p>
          </table:table-cell>
          <table:table-cell office:value-type="string" table:style-name="ce36">
            <text:p>男二舍4人房</text:p>
          </table:table-cell>
          <table:table-cell office:value-type="string" table:style-name="ce36">
            <text:p>學七舍</text:p>
          </table:table-cell>
          <table:table-cell office:value-type="string" table:style-name="ce36">
            <text:p>男一舍</text:p>
          </table:table-cell>
          <table:table-cell office:value-type="string" table:style-name="ce36">
            <text:p>男二舍2人房</text:p>
          </table:table-cell>
          <table:table-cell office:value-type="string" table:style-name="ce36">
            <text:p>0669</text:p>
          </table:table-cell>
          <table:table-cell office:value-type="string" table:style-name="ce36">
            <text:p>1階候補</text:p>
          </table:table-cell>
          <table:table-cell office:value-type="string" table:style-name="ce36">
            <text:p/>
          </table:table-cell>
          <table:table-cell office:value-type="string" table:style-name="ce45">
            <text:p>候補47號</text:p>
          </table:table-cell>
          <table:table-cell table:number-columns-repeated="16374"/>
        </table:table-row>
        <table:table-row table:style-name="ro16">
          <table:table-cell office:value-type="string" table:style-name="ce46">
            <text:p>41544901S</text:p>
          </table:table-cell>
          <table:table-cell office:value-type="string" table:style-name="ce47">
            <text:p>男</text:p>
          </table:table-cell>
          <table:table-cell office:value-type="string" table:style-name="ce47">
            <text:p>男一舍</text:p>
          </table:table-cell>
          <table:table-cell office:value-type="string" table:style-name="ce47">
            <text:p>學七舍</text:p>
          </table:table-cell>
          <table:table-cell office:value-type="string" table:style-name="ce47">
            <text:p>男二舍4人房</text:p>
          </table:table-cell>
          <table:table-cell office:value-type="string" table:style-name="ce47">
            <text:p>男二舍2人房</text:p>
          </table:table-cell>
          <table:table-cell office:value-type="string" table:style-name="ce47">
            <text:p>0670</text:p>
          </table:table-cell>
          <table:table-cell office:value-type="string" table:style-name="ce47">
            <text:p>1階候補</text:p>
          </table:table-cell>
          <table:table-cell office:value-type="string" table:style-name="ce47">
            <text:p/>
          </table:table-cell>
          <table:table-cell office:value-type="string" table:style-name="ce48">
            <text:p>候補48號</text:p>
          </table:table-cell>
          <table:table-cell table:number-columns-repeated="16374"/>
        </table:table-row>
        <table:table-row table:style-name="ro16">
          <table:table-cell table:number-columns-repeated="16384"/>
        </table:table-row>
        <table:table-row table:number-rows-repeated="1047903" table:style-name="ro19">
          <table:table-cell table:number-columns-repeated="16384"/>
        </table:table-row>
        <table:named-expressions>
          <table:named-range table:name="Print_Titles" table:cell-range-address="@大學部男生.$A$1:@大學部男生.$XFD$2" table:base-cell-address="@大學部男生.$A$1"/>
        </table:named-expressions>
      </table:table>
      <table:table table:name="床位候補(換舍)規則" table:style-name="ta2">
        <table:table-column table:style-name="co23" table:default-cell-style-name="ce2"/>
        <table:table-column table:style-name="co4" table:number-columns-repeated="16383" table:default-cell-style-name="ce2"/>
        <table:table-row table:style-name="ro4">
          <table:table-cell office:value-type="string" table:style-name="ce16">
            <text:p>115學年度床位遞補方式說明(候補/換舍生)</text:p>
          </table:table-cell>
          <table:table-cell table:number-columns-repeated="16383"/>
        </table:table-row>
        <table:table-row table:style-name="ro20">
          <table:table-cell office:value-type="string" table:style-name="ce17">
            <text:p>1、公布候補名單日期：115年9月9日公告第一次候補(換舍)名單，之後每週三公告候補名單。</text:p>
          </table:table-cell>
          <table:table-cell table:number-columns-repeated="16383"/>
        </table:table-row>
        <table:table-row table:style-name="ro21">
          <table:table-cell office:value-type="string" table:style-name="ce17">
            <text:p>2、公布方式：公布於學生住宿服務中心網頁及發信至住宿申請系統所留之E-mail信箱，請上住宿申請系統確認E-mail正確，避免遺漏候補(換舍)通知，不能以未收到通知信而要求重新遞補。</text:p>
          </table:table-cell>
          <table:table-cell table:number-columns-repeated="16383"/>
        </table:table-row>
        <table:table-row table:style-name="ro22">
          <table:table-cell office:value-type="string" table:style-name="ce17">
            <text:p>3、<text:span text:style-name="T2">確定要接受候補或換舍者：</text:span>請依照信件上或網頁公告之期限內回覆，未在期限內回覆者視同放棄候補資格。</text:p>
          </table:table-cell>
          <table:table-cell table:number-columns-repeated="16383"/>
        </table:table-row>
        <table:table-row table:style-name="ro23">
          <table:table-cell office:value-type="string" table:style-name="ce18">
            <text:p>4、確認候補或換舍者，需收到承辦人E-mail告知候補(換舍)到之床位、繳費資訊及進住日期，才算候補(換舍)床位成功。</text:p>
          </table:table-cell>
          <table:table-cell table:number-columns-repeated="16383"/>
        </table:table-row>
        <table:table-row table:style-name="ro24">
          <table:table-cell office:value-type="string" table:style-name="ce17">
            <text:p>5、候補者不再依當初申請所填之宿舍志願別，以排進空床位為原則，若只願意住某棟宿舍者請來信告知承辦人，僅能排該棟宿舍之候補，但如此等待候補到床位之時間會較長。</text:p>
          </table:table-cell>
          <table:table-cell table:number-columns-repeated="16383"/>
        </table:table-row>
        <table:table-row table:style-name="ro25">
          <table:table-cell office:value-type="string" table:style-name="ce19">
            <text:p>6、候補成功但未於告知期限內繳交住宿費且未通知取消床位者，註銷床位資格，並且當學年度不得再申請住校，下1個學年度住校標準順序會降一順位。</text:p>
          </table:table-cell>
          <table:table-cell table:number-columns-repeated="16383"/>
        </table:table-row>
        <table:table-row table:number-rows-repeated="1048569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2">
      <style:page-layout-properties fo:margin-top="0.3in" fo:margin-bottom="0.3in" fo:margin-left="0.25in" fo:margin-right="0.25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user</dc:creator>
    <meta:creation-date>2016-08-18T08:04:56Z</meta:creation-date>
    <dc:date>2026-08-25T04:29:23Z</dc:date>
    <meta:print-date>2026-08-25T04:29:08Z</meta:print-date>
  </office:meta>
</office:document-meta>
</file>