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22pt" style:font-size-asian="22pt" style:font-size-complex="22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00" style:shrink-to-fit="true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206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7030A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shrink-to-fit="true" style:repeat-content="false"/>
      <style:paragraph-properties fo:text-align="center"/>
      <style:text-properties fo:color="#0070C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shrink-to-fit="true" style:repeat-content="false"/>
      <style:paragraph-properties fo:text-align="center"/>
      <style:text-properties fo:color="#7030A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45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auto" style:column-width="8.763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00566666666667cm"/>
    </style:style>
    <style:style style:name="co6" style:family="table-column">
      <style:table-column-properties fo:break-before="auto" style:column-width="2.83633333333333cm"/>
    </style:style>
    <style:style style:name="co7" style:family="table-column">
      <style:table-column-properties fo:break-before="auto" style:column-width="3.21733333333333cm"/>
    </style:style>
    <style:style style:name="co8" style:family="table-column">
      <style:table-column-properties fo:break-before="auto" style:column-width="3.47133333333333cm"/>
    </style:style>
    <style:style style:name="co9" style:family="table-column">
      <style:table-column-properties fo:break-before="auto" style:column-width="2.794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3.85233333333333cm"/>
    </style:style>
    <style:style style:name="co12" style:family="table-column">
      <style:table-column-properties fo:break-before="auto" style:column-width="3.2385cm"/>
    </style:style>
    <style:style style:name="co13" style:family="table-column">
      <style:table-column-properties fo:break-before="auto" style:column-width="17.653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91.8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73.2pt" style:use-optimal-row-height="false" fo:break-before="auto"/>
    </style:style>
    <style:style style:name="ro5" style:family="table-row">
      <style:table-row-properties style:row-height="57.75pt" style:use-optimal-row-height="false" fo:break-before="auto"/>
    </style:style>
    <style:style style:name="ro6" style:family="table-row">
      <style:table-row-properties style:row-height="70.2pt" style:use-optimal-row-height="false" fo:break-before="auto"/>
    </style:style>
    <style:style style:name="ro7" style:family="table-row">
      <style:table-row-properties style:row-height="70.8pt" style:use-optimal-row-height="false" fo:break-before="auto"/>
    </style:style>
    <style:style style:name="ro8" style:family="table-row">
      <style:table-row-properties style:row-height="66pt" style:use-optimal-row-height="false" fo:break-before="auto"/>
    </style:style>
    <style:style style:name="ro9" style:family="table-row">
      <style:table-row-properties style:row-height="52.8pt" style:use-optimal-row-height="false" fo:break-before="auto"/>
    </style:style>
    <style:style style:name="ro10" style:family="table-row">
      <style:table-row-properties style:row-height="33pt" style:use-optimal-row-height="false" fo:break-before="auto"/>
    </style:style>
    <style:style style:name="ro11" style:family="table-row">
      <style:table-row-properties style:row-height="60.75pt" style:use-optimal-row-height="false" fo:break-before="auto"/>
    </style:style>
    <style:style style:name="ro12" style:family="table-row">
      <style:table-row-properties style:row-height="54.6pt" style:use-optimal-row-height="false" fo:break-before="auto"/>
    </style:style>
    <style:style style:name="ro13" style:family="table-row">
      <style:table-row-properties style:row-height="18.75pt" style:use-optimal-row-height="false" fo:break-before="auto"/>
    </style:style>
    <style:style style:name="ro14" style:family="table-row">
      <style:table-row-properties style:row-height="19.8pt" style:use-optimal-row-height="true" fo:break-before="auto"/>
    </style:style>
    <style:style style:name="ro15" style:family="table-row">
      <style:table-row-properties style:row-height="24.9pt" style:use-optimal-row-height="false" fo:break-before="auto"/>
    </style:style>
    <style:style style:name="ro16" style:family="table-row">
      <style:table-row-properties style:row-height="25.05pt" style:use-optimal-row-height="false" fo:break-before="auto"/>
    </style:style>
    <style:style style:name="ro17" style:family="table-row">
      <style:table-row-properties style:row-height="55.5pt" style:use-optimal-row-height="false" fo:break-before="auto"/>
    </style:style>
    <style:style style:name="ro18" style:family="table-row">
      <style:table-row-properties style:row-height="77.25pt" style:use-optimal-row-height="false" fo:break-before="auto"/>
    </style:style>
    <style:style style:name="ro19" style:family="table-row">
      <style:table-row-properties style:row-height="54pt" style:use-optimal-row-height="false" fo:break-before="auto"/>
    </style:style>
    <style:style style:name="ro20" style:family="table-row">
      <style:table-row-properties style:row-height="72pt" style:use-optimal-row-height="false" fo:break-before="auto"/>
    </style:style>
    <style:style style:name="ro21" style:family="table-row">
      <style:table-row-properties style:row-height="39.6pt" style:use-optimal-row-height="true" fo:break-before="auto"/>
    </style:style>
    <style:style style:name="ro22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注意事項" table:style-name="ta1">
        <table:table-column table:style-name="co1" table:default-cell-style-name="ce4"/>
        <table:table-column table:style-name="co2" table:number-columns-repeated="8" table:default-cell-style-name="ce3"/>
        <table:table-column table:style-name="co3" table:default-cell-style-name="ce3"/>
        <table:table-column table:style-name="co1" table:number-columns-repeated="16374" table:default-cell-style-name="ce3"/>
        <table:table-row table:style-name="ro1">
          <table:table-cell table:style-name="ce2"/>
          <table:table-cell office:value-type="string" table:number-columns-spanned="9" table:number-rows-spanned="1" table:style-name="ce6">
            <text:p>115學年度碩博班新生暨復學後就讀1年級學生宿舍抽籤結果公告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string" table:number-columns-spanned="9" table:number-rows-spanned="1" table:style-name="ce7">
            <text:p>已抽中宿舍且確定要住宿的同學請務必記得在繳費期間完成繳費，繳費期間：115年8月6日起至8月10日，請上網列印繳費單，網址： http://ap.itc.ntnu.edu.tw/FreshLogin/，未於規定時間內繳交住宿費者，註銷115學年床位，並降低下(116)學年住校申請標準順序一順位。如決定放棄不住，也請於繳費期限內通知承辦人，以免被視為逾期未繳住宿費。</text:p>
          </table:table-cell>
          <table:covered-table-cell table:number-columns-repeated="8"/>
          <table:table-cell table:number-columns-repeated="1637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number-columns-spanned="9" table:number-rows-spanned="1" table:style-name="ce7">
            <text:p>僑外籍新生若因未入境無法繳費，可於入境後開學前完成繳費。</text:p>
          </table:table-cell>
          <table:covered-table-cell table:number-columns-repeated="8"/>
          <table:table-cell table:number-columns-repeated="16374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number-columns-spanned="9" table:number-rows-spanned="1" table:style-name="ce7">
            <text:p>要辦理就學貸款的同學，請於115年8月6日至8月10日至住宿申請系統勾選上學期住宿費以就學貸款繳交，暫時不要繳住宿費，等辦完就學貸款手續後，確定應繳住宿費金額正確後再繳款，如未於規定時間至住宿申請系統勾選，且未繳費者，將註銷床位且降低下(116)學年住校申請標準順序一順位。</text:p>
          </table:table-cell>
          <table:covered-table-cell table:number-columns-repeated="8"/>
          <table:table-cell table:number-columns-repeated="16374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number-columns-spanned="9" table:number-rows-spanned="1" table:style-name="ce8">
            <text:p>要辦低收入戶住宿費減免同學，請暫時不要繳住宿費，等辦完減免手續後，確定應繳住宿費金額正確後再繳款。</text:p>
          </table:table-cell>
          <table:covered-table-cell table:number-columns-repeated="8"/>
          <table:table-cell table:number-columns-repeated="16374" table:style-name="ce1"/>
        </table:table-row>
        <table:table-row table:style-name="ro6">
          <table:table-cell office:value-type="float" office:value="5" table:style-name="ce2">
            <text:p>5</text:p>
          </table:table-cell>
          <table:table-cell office:value-type="string" table:number-columns-spanned="9" table:number-rows-spanned="1" table:style-name="ce7">
            <text:p>已排到相同志願別而欲新生組寢者，請於115年8月6日至8月10日登入學生住宿申請系統進行「組寢申請」，組寢功能說明書請參閱：https://reurl.cc/rajp3r，組寢訊息張貼說明書請參閱:https://reurl.cc/A7gZ2K</text:p>
          </table:table-cell>
          <table:covered-table-cell table:number-columns-repeated="8"/>
          <table:table-cell table:number-columns-repeated="16374" table:style-name="ce1"/>
        </table:table-row>
        <table:table-row table:style-name="ro7">
          <table:table-cell office:value-type="float" office:value="6" table:style-name="ce2">
            <text:p>6</text:p>
          </table:table-cell>
          <table:table-cell office:value-type="string" table:number-columns-spanned="9" table:number-rows-spanned="1" table:style-name="ce7">
            <text:p>另設置早睡、節能及寧靜等三個主題住宿區域，已抽中宿舍同學，可於115年8月6日至8月10日登入學生住宿申請系統進行「主題區域申請」，因床位有限(一般生床位及主題寢室)，不保證一定可以安排。</text:p>
            <text:p>說明書請參閱：https://reurl.cc/q5mevq</text:p>
          </table:table-cell>
          <table:covered-table-cell table:number-columns-repeated="8"/>
          <table:table-cell table:number-columns-repeated="16374" table:style-name="ce1"/>
        </table:table-row>
        <table:table-row table:style-name="ro8">
          <table:table-cell office:value-type="float" office:value="7" table:style-name="ce2">
            <text:p>7</text:p>
          </table:table-cell>
          <table:table-cell office:value-type="string" table:number-columns-spanned="9" table:number-rows-spanned="1" table:style-name="ce7">
            <text:p>已抽中宿舍的同學，欲更換宿舍，請登入住宿申請系統申請(操作說明書請參閱 https://reurl.cc/o8V9dg )，若有床位釋出，將依抽籤序號依序遞補，換床位及更換宿舍總計1學年以1次為限，住宿費退補費規定依學生住宿輔導辦法辦理。</text:p>
          </table:table-cell>
          <table:covered-table-cell table:number-columns-repeated="8"/>
          <table:table-cell table:number-columns-repeated="16374" table:style-name="ce1"/>
        </table:table-row>
        <table:table-row table:style-name="ro8">
          <table:table-cell office:value-type="float" office:value="8" table:style-name="ce2">
            <text:p>8</text:p>
          </table:table-cell>
          <table:table-cell office:value-type="string" table:number-columns-spanned="9" table:number-rows-spanned="1" table:style-name="ce9">
            <text:p>確無住宿需求者，請於115年8月6日起至8月10日止，登入學生住宿申請系統填寫放棄住宿申請單。學生住宿申請系統→放棄住宿申請→學年放棄住宿申請→放棄住宿申請→填寫放棄原因→儲存→完成學年放棄住宿申請。</text:p>
          </table:table-cell>
          <table:covered-table-cell table:number-columns-repeated="8"/>
          <table:table-cell table:number-columns-repeated="16374" table:style-name="ce1"/>
        </table:table-row>
        <table:table-row table:style-name="ro9">
          <table:table-cell office:value-type="float" office:value="9" table:style-name="ce2">
            <text:p>9</text:p>
          </table:table-cell>
          <table:table-cell office:value-type="string" table:number-columns-spanned="9" table:number-rows-spanned="1" table:style-name="ce19">
            <text:p>已繳費且已無住宿需求者，請隨時Email通知學生住宿服務中心承辦人員，釋出床位可通知候補同學遞補！碩博班承辦人蘇小姐email：su0427@ntnu.edu.tw 。</text:p>
          </table:table-cell>
          <table:covered-table-cell table:number-columns-repeated="8"/>
          <table:table-cell table:number-columns-repeated="16374" table:style-name="ce1"/>
        </table:table-row>
        <table:table-row table:style-name="ro10">
          <table:table-cell office:value-type="float" office:value="10" table:style-name="ce2">
            <text:p>10</text:p>
          </table:table-cell>
          <table:table-cell office:value-type="string" table:number-columns-spanned="9" table:number-rows-spanned="1" table:style-name="ce7">
            <text:p>凡住宿期間因<text:span text:style-name="T2">休、退學、畢業</text:span>等因素而致學籍非在學者，取消住宿資格。</text:p>
          </table:table-cell>
          <table:covered-table-cell table:number-columns-repeated="8"/>
          <table:table-cell table:number-columns-repeated="16374" table:style-name="ce1"/>
        </table:table-row>
        <table:table-row table:style-name="ro11">
          <table:table-cell office:value-type="float" office:value="11" table:style-name="ce2">
            <text:p>11</text:p>
          </table:table-cell>
          <table:table-cell office:value-type="string" table:number-columns-spanned="9" table:number-rows-spanned="1" table:style-name="ce7">
            <text:p>遞補床位(無床位者)通知將以email(住宿申請系統所留之mail，請自行上系統檢查正確性，避免遺漏通知訊息)通知及公布於學生住宿服務中心網頁。</text:p>
          </table:table-cell>
          <table:covered-table-cell table:number-columns-repeated="8"/>
          <table:table-cell table:number-columns-repeated="16374" table:style-name="ce1"/>
        </table:table-row>
        <table:table-row table:style-name="ro12">
          <table:table-cell office:value-type="float" office:value="12" table:style-name="ce2">
            <text:p>12</text:p>
          </table:table-cell>
          <table:table-cell office:value-type="string" table:number-columns-spanned="9" table:number-rows-spanned="1" table:style-name="ce7">
            <text:p>相關住宿時程或規定事項等，請參閱學生住宿服務中心網頁公告</text:p>
            <text:p>https://dorm.sa.ntnu.edu.tw/</text:p>
          </table:table-cell>
          <table:covered-table-cell table:number-columns-repeated="8"/>
          <table:table-cell table:number-columns-repeated="16374" table:style-name="ce1"/>
        </table:table-row>
        <table:table-row table:style-name="ro12">
          <table:table-cell office:value-type="float" office:value="13" table:style-name="ce2">
            <text:p>13</text:p>
          </table:table-cell>
          <table:table-cell office:value-type="string" table:number-columns-spanned="9" table:number-rows-spanned="1" table:style-name="ce19">
            <text:p>於115年8月14日下午17時前公告寢室床位分配。於115年8月24日前公告各棟宿舍辦理進住流程、進住須知及停車資訊，屆時請務必詳細閱讀並依各棟宿舍規定辦理進住事宜。</text:p>
          </table:table-cell>
          <table:covered-table-cell table:number-columns-repeated="8"/>
          <table:table-cell table:number-columns-repeated="16374" table:style-name="ce1"/>
        </table:table-row>
        <table:table-row table:style-name="ro13">
          <table:table-cell table:style-name="ce4">
            <draw:frame draw:z-index="1" draw:id="id0" draw:style-name="a0" draw:name="圖片 1" svg:x="0in" svg:y="0.19167in" svg:width="9.93542in" svg:height="5.70208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9" table:style-name="ce5"/>
          <table:table-cell table:number-columns-repeated="16374" table:style-name="ce1"/>
        </table:table-row>
        <table:table-row table:number-rows-repeated="23" table:style-name="ro14">
          <table:table-cell table:number-columns-repeated="16384"/>
        </table:table-row>
        <table:table-row table:style-name="ro14">
          <table:table-cell table:style-name="ce4">
            <draw:frame draw:z-index="2" draw:id="id1" draw:style-name="a1" draw:name="圖片 2" svg:x="0.04167in" svg:y="0.06831in" svg:width="9.81667in" svg:height="2.64066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37" table:style-name="ro14">
          <table:table-cell table:number-columns-repeated="16384"/>
        </table:table-row>
        <table:named-expressions>
          <table:named-range table:name="Print_Titles" table:cell-range-address="注意事項.$A$1:注意事項.$XFD$1" table:base-cell-address="注意事項.$A$1"/>
        </table:named-expressions>
      </table:table>
      <table:table table:name="碩博班男生" table:style-name="ta2">
        <table:table-column table:style-name="co4" table:default-cell-style-name="ce13"/>
        <table:table-column table:style-name="co1" table:default-cell-style-name="ce13"/>
        <table:table-column table:style-name="co5" table:number-columns-repeated="4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0" table:number-columns-repeated="16374" table:default-cell-style-name="ce13"/>
        <table:table-row table:style-name="ro15">
          <table:table-cell office:value-type="string" table:number-columns-spanned="10" table:number-rows-spanned="1" table:style-name="ce17">
            <text:p>115學年度碩博班新生暨復學後就讀1年級學生宿舍抽籤結果名單~男生</text:p>
          </table:table-cell>
          <table:covered-table-cell table:number-columns-repeated="9"/>
          <table:table-cell table:number-columns-repeated="16374" table:style-name="ce10"/>
        </table:table-row>
        <table:table-row table:style-name="ro15">
          <table:table-cell office:value-type="string" table:style-name="ce11">
            <text:p>學號</text:p>
          </table:table-cell>
          <table:table-cell office:value-type="string" table:style-name="ce11">
            <text:p>性別</text:p>
          </table:table-cell>
          <table:table-cell office:value-type="string" table:style-name="ce11">
            <text:p>志願一</text:p>
          </table:table-cell>
          <table:table-cell office:value-type="string" table:style-name="ce11">
            <text:p>志願二</text:p>
          </table:table-cell>
          <table:table-cell office:value-type="string" table:style-name="ce11">
            <text:p>志願三</text:p>
          </table:table-cell>
          <table:table-cell office:value-type="string" table:style-name="ce11">
            <text:p>志願四</text:p>
          </table:table-cell>
          <table:table-cell office:value-type="string" table:style-name="ce11">
            <text:p>電腦抽籤序號</text:p>
          </table:table-cell>
          <table:table-cell office:value-type="string" table:style-name="ce11">
            <text:p>第一階段分發別</text:p>
          </table:table-cell>
          <table:table-cell office:value-type="string" table:style-name="ce11">
            <text:p>錄取宿舍名稱</text:p>
          </table:table-cell>
          <table:table-cell office:value-type="string" table:style-name="ce11">
            <text:p>候補序號</text:p>
          </table:table-cell>
          <table:table-cell table:number-columns-repeated="16374" table:style-name="ce10"/>
        </table:table-row>
        <table:table-row table:style-name="ro16">
          <table:table-cell office:value-type="string" table:style-name="ce12">
            <text:p>61586018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0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4500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0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104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00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68001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00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2005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0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600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0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9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0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208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0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90008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0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3021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1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6035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1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5042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1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52008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1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4200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1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3022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1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1029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1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0047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1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402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1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83006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1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82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2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08005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2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0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2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3017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2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104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2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703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2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202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2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5021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2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4059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2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304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2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1036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3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201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3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0008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03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2017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3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1038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3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4037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>003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8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3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3020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3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1045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3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3019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3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3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4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9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4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4500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04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85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4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60037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4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8028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4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4600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4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5019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4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502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4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60002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4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3023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5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83005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5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0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5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0053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5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8022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5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46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5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3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05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5030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5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7038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5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4040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>005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7028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6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302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6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2004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06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4036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6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1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6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202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6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6037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6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0022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6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6033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6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5029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6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6030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7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000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07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104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7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501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7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6029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7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7100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7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0023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07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30008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7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0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7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2005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7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0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8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103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8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27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>008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6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08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103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8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13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8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100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8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3008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8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3009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8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2024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08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2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2202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9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103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09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K0009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9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09007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09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44711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09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1007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9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71005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9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32031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09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3015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09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5002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09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4502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10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5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0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1037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0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0030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0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3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0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57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0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7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0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4105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10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1010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0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700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0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09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1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2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1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21053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11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3013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1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60015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1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5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1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62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1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30014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1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60008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1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1025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1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2025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12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K1017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12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1020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2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3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12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23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2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0029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2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5013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2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1004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2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2301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2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5019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2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1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3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65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13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20003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3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8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3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207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3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15008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3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8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3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501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3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2003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3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32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3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302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4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3010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4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72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4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6001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4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1017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4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84027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14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400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14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2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4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7011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14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1011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4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36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5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8009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5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5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5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2003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5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0037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15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8021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>015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0004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5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205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5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K0023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5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48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5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4400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6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1024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6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5014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6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6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6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2016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16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K0030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6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77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6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4500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6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301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6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7001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6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2001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7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76007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7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60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7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2024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17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7004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7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1009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7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58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7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3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7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1030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7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0025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7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601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8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7012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8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6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18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24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8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600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8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3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8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383027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8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206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8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0008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>018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68015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8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401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9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44004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19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11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19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4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9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3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19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300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19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二舍4人房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2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9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4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9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17003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9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5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19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2500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0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1031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0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400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20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5008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0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503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0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400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0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2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0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84020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0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1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0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11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0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500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1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25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1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60002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1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8017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1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K0025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1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2300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1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9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21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0008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1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3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1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56019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1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7026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2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3016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2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5004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2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08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2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0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2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2013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2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5010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2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701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2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0024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2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0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2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000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3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0016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23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81520002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3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44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>023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37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3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3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3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402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3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01008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3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0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23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1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3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001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4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90038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4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101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4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104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4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0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4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0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45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302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46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401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47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1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48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102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249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30036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50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70001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51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學七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22012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52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706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53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4300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54</text:p>
          </table:table-cell>
          <table:table-cell office:value-type="string" table:style-name="ce12">
            <text:p>1階錄取</text:p>
          </table:table-cell>
          <table:table-cell office:value-type="string" table:style-name="ce12">
            <text:p>男一舍</text:p>
          </table:table-cell>
          <table:table-cell table:style-name="ce12"/>
          <table:table-cell table:number-columns-repeated="16374" table:style-name="ce1"/>
        </table:table-row>
        <table:table-row table:style-name="ro16">
          <table:table-cell office:value-type="string" table:style-name="ce12">
            <text:p>61560029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5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2021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5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55016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5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81575002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5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08010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5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7012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6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3010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6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301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6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0002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26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701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6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5038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6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489018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6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300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6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1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5068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6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8144400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6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421052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7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60030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7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7037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7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0041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7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07025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7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08005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7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15014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7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81560011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7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2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1010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7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16006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7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208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8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0005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28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0035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8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302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8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702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8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6005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8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1002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8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55005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8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3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100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8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30027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8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K1009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9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K0004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9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17004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9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6014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29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31022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9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423036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29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003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9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102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29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4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402025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29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68018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29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102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0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0016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0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301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0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08002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0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1027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30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3033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30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702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0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2021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30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5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7009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0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1006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0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0026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31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03004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031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30050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1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K0019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31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0012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31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407023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1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31034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31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02013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31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6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K1007C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31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7020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1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5075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32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6007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32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30006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2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103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32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55024O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>032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31027A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2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2048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32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81447004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2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7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81547003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2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86005I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2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7069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3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2076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>033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1036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033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2008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3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2051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3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7045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3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0039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/>
          </table:table-cell>
          <table:table-cell office:value-type="string" table:style-name="ce12">
            <text:p>0336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22018L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/>
          </table:table-cell>
          <table:table-cell office:value-type="string" table:style-name="ce12">
            <text:p>0337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8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07002E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38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204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39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91002M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40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7020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41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43012S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/>
          </table:table-cell>
          <table:table-cell office:value-type="string" table:style-name="ce12">
            <text:p>0342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5006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0343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77030H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44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2">
            <text:p>61560001T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男二舍4人房</text:p>
          </table:table-cell>
          <table:table-cell office:value-type="string" table:style-name="ce12">
            <text:p>男二舍2人房</text:p>
          </table:table-cell>
          <table:table-cell office:value-type="string" table:style-name="ce12">
            <text:p>學七舍</text:p>
          </table:table-cell>
          <table:table-cell office:value-type="string" table:style-name="ce12">
            <text:p>男一舍</text:p>
          </table:table-cell>
          <table:table-cell office:value-type="string" table:style-name="ce12">
            <text:p>0345</text:p>
          </table:table-cell>
          <table:table-cell office:value-type="string" table:style-name="ce12">
            <text:p>1階候補</text:p>
          </table:table-cell>
          <table:table-cell office:value-type="string" table:style-name="ce12">
            <text:p/>
          </table:table-cell>
          <table:table-cell office:value-type="string" table:style-name="ce12">
            <text:p>候補97號</text:p>
          </table:table-cell>
          <table:table-cell table:number-columns-repeated="16374" table:style-name="ce1"/>
        </table:table-row>
        <table:table-row table:number-rows-repeated="1048229" table:style-name="ro15">
          <table:table-cell table:number-columns-repeated="16384"/>
        </table:table-row>
        <table:named-expressions>
          <table:named-range table:name="Print_Titles" table:cell-range-address="碩博班男生.$A$1:碩博班男生.$XFD$2" table:base-cell-address="碩博班男生.$A$1"/>
        </table:named-expressions>
      </table:table>
      <table:table table:name="碩博班女生" table:style-name="ta3">
        <table:table-column table:style-name="co4" table:default-cell-style-name="ce13"/>
        <table:table-column table:style-name="co1" table:default-cell-style-name="ce13"/>
        <table:table-column table:style-name="co5" table:number-columns-repeated="4" table:default-cell-style-name="ce13"/>
        <table:table-column table:style-name="co6" table:default-cell-style-name="ce13"/>
        <table:table-column table:style-name="co7" table:default-cell-style-name="ce13"/>
        <table:table-column table:style-name="co11" table:default-cell-style-name="ce13"/>
        <table:table-column table:style-name="co12" table:default-cell-style-name="ce13"/>
        <table:table-column table:style-name="co10" table:number-columns-repeated="16374" table:default-cell-style-name="ce13"/>
        <table:table-row table:style-name="ro15">
          <table:table-cell office:value-type="string" table:number-columns-spanned="10" table:number-rows-spanned="1" table:style-name="ce18">
            <text:p>115學年度碩博班新生暨復學後就讀1年級學生宿舍抽籤結果名單~女生</text:p>
          </table:table-cell>
          <table:covered-table-cell table:number-columns-repeated="9"/>
          <table:table-cell table:number-columns-repeated="16374" table:style-name="ce10"/>
        </table:table-row>
        <table:table-row table:style-name="ro15">
          <table:table-cell office:value-type="string" table:style-name="ce11">
            <text:p>學號</text:p>
          </table:table-cell>
          <table:table-cell office:value-type="string" table:style-name="ce11">
            <text:p>性別</text:p>
          </table:table-cell>
          <table:table-cell office:value-type="string" table:style-name="ce11">
            <text:p>志願一</text:p>
          </table:table-cell>
          <table:table-cell office:value-type="string" table:style-name="ce11">
            <text:p>志願二</text:p>
          </table:table-cell>
          <table:table-cell office:value-type="string" table:style-name="ce11">
            <text:p>志願三</text:p>
          </table:table-cell>
          <table:table-cell office:value-type="string" table:style-name="ce11">
            <text:p>志願四</text:p>
          </table:table-cell>
          <table:table-cell office:value-type="string" table:style-name="ce11">
            <text:p>電腦抽籤序號</text:p>
          </table:table-cell>
          <table:table-cell office:value-type="string" table:style-name="ce11">
            <text:p>第一階段分發別</text:p>
          </table:table-cell>
          <table:table-cell office:value-type="string" table:style-name="ce11">
            <text:p>錄取宿舍名稱</text:p>
          </table:table-cell>
          <table:table-cell office:value-type="string" table:style-name="ce11">
            <text:p>候補序號</text:p>
          </table:table-cell>
          <table:table-cell table:number-columns-repeated="16374" table:style-name="ce10"/>
        </table:table-row>
        <table:table-row table:style-name="ro16">
          <table:table-cell office:value-type="string" table:style-name="ce14">
            <text:p>6158603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0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36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0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6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0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19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0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5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0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3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0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4710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0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33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0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301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0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38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1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5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1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601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1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40200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01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3025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1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3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1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38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1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601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1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4300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1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5025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1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5026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2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40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2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39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2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5005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02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3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2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1037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2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35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2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2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2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2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2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502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2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2007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03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27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3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38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3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902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8027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3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2017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3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4500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3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38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3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06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3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88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3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43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4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6010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4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003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4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55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4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4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4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709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4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7011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4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2016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4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0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4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0600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4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8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5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35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5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40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5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9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5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2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5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000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05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502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5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501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5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41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5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1023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05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302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6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34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6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101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6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6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4600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6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3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6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2021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06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46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6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0000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6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802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6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84008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7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90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7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46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7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2019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7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4300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7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53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7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5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7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104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7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402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7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7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6020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8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25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8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48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8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8009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8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38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8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602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8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104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08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84009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8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75003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8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7014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8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802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09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7098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09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28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9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39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09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2005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9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84006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9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5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09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49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9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47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09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09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501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0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0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5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0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802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0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3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0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48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0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2023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0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5020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>010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26004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0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8013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0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4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1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50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1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19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1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23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1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38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1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39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1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02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1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49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1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46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1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300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1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23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2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3006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2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2006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2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18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2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90026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2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002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2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1009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2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8024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2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2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22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12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600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2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0202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3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2013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3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7005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3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0202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13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24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3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201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3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6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13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0100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13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20028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3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700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3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0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4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30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4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16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4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601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4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2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4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8016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4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6003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4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200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4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1029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4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5001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14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0015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5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03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5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5019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>015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600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5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4304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5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0700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5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12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5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1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5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21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5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900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5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300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16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801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6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2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6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0009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6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701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6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8002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6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1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6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06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6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1502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16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20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6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4013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17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20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7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1009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7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5013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7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800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7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18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17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1012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7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0605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7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0005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7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7010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7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1004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8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17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8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600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8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500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8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707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8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0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8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2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8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03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8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0020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18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2009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8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200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9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2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9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8011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9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7011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19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0004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19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102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9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20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9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5013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19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5007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19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13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19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78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>020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5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0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21024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0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7006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0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600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0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2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0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90004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0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708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0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1013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0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84080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0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7035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1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800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1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30060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1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90007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1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5018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1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09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1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2002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1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60012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1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0202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1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703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1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7008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2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1006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2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2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2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800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22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602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2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2019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2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25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2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400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2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9016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2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44028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2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K1015C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3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10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3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12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3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2028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3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1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23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2014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3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391010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3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91022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>023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101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3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7001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3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0900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4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4008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>024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0013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4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K0013C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4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15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4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14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4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800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4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1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4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43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4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17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4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500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5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4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5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36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5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03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5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13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5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45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25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300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5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702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5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1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5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5029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5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327017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6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400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26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2010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6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4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6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3006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6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0103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6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802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6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2025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26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學七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1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26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0019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6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30009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7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0700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7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71028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7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0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7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800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7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23039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7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14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7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31045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7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21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7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07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7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04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8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600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8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2300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8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001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8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03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8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501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8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471008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8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06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8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601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8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29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8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0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29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8009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9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0032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9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18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9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6009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29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1040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29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1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29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8008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29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5012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29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6019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29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5002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0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300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0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2006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0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07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30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8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0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3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0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10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30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0100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0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5012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0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32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0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一分舍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901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1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0008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1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13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1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3004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1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201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1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22015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15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701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1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002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1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4200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1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1027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1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04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2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30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2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2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2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1024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2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37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2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7002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2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5015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2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6007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2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84083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2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73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2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56021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3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204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3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2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3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0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3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1601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3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35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3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200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3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31042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3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26028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3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100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3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17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4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42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4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1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4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901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4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601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4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100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4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801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4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23034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34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8001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4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3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4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90005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5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67010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35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2023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5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901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5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102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35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100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5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1013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56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90032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35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1021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5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81571002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5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06062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360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3013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6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200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36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9008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6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0005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6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4005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6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8600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6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44402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6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0023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6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27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69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31005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>037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8003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71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72011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72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31602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73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301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74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0702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75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22010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76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56018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77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90028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378</text:p>
          </table:table-cell>
          <table:table-cell office:value-type="string" table:style-name="ce14">
            <text:p>1階錄取</text:p>
          </table:table-cell>
          <table:table-cell office:value-type="string" table:style-name="ce14">
            <text:p>女二舍4人房</text:p>
          </table:table-cell>
          <table:table-cell table:style-name="ce14"/>
          <table:table-cell table:number-columns-repeated="16374" table:style-name="ce1"/>
        </table:table-row>
        <table:table-row table:style-name="ro16">
          <table:table-cell office:value-type="string" table:style-name="ce14">
            <text:p>6154102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7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56017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8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44502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8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23009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8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2700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83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42002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8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301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85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1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60018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86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75070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87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7022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38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4013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8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103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9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72003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39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601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9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60019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393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8150600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39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15004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395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2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600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96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40302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97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25010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39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3020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39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60015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40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9003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0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409026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40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707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03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60007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40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81560013T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05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3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16002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406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8005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07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2070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0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501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>040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81409008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41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51002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1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1501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1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206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413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81530015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41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92018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415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4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91014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16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81530004A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17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6016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1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2083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41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55033O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42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77023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2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6005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42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2001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23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0019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/>
          </table:table-cell>
          <table:table-cell office:value-type="string" table:style-name="ce14">
            <text:p>042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21035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425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5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K0029C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>0426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72005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27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23018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2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0025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42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5017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043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2068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43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8154200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/>
          </table:table-cell>
          <table:table-cell office:value-type="string" table:style-name="ce14">
            <text:p>043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402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33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1017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43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8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4012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35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69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8001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36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0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92003M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37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1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2034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/>
          </table:table-cell>
          <table:table-cell office:value-type="string" table:style-name="ce14">
            <text:p/>
          </table:table-cell>
          <table:table-cell office:value-type="string" table:style-name="ce14">
            <text:p>0438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2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71001H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0439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3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26002L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40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4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0033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441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5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05010E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0442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6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47011S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女二舍4人房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0443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7號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14">
            <text:p>61584017I</text:p>
          </table:table-cell>
          <table:table-cell office:value-type="string" table:style-name="ce14">
            <text:p>女</text:p>
          </table:table-cell>
          <table:table-cell office:value-type="string" table:style-name="ce14">
            <text:p>女一分舍4人房</text:p>
          </table:table-cell>
          <table:table-cell office:value-type="string" table:style-name="ce14">
            <text:p>女一分舍</text:p>
          </table:table-cell>
          <table:table-cell office:value-type="string" table:style-name="ce14">
            <text:p>學七舍</text:p>
          </table:table-cell>
          <table:table-cell office:value-type="string" table:style-name="ce14">
            <text:p>女二舍2人房</text:p>
          </table:table-cell>
          <table:table-cell office:value-type="string" table:style-name="ce14">
            <text:p>0444</text:p>
          </table:table-cell>
          <table:table-cell office:value-type="string" table:style-name="ce14">
            <text:p>1階候補</text:p>
          </table:table-cell>
          <table:table-cell office:value-type="string" table:style-name="ce14">
            <text:p/>
          </table:table-cell>
          <table:table-cell office:value-type="string" table:style-name="ce14">
            <text:p>候補78號</text:p>
          </table:table-cell>
          <table:table-cell table:number-columns-repeated="16374" table:style-name="ce1"/>
        </table:table-row>
        <table:table-row table:number-rows-repeated="1048130" table:style-name="ro15">
          <table:table-cell table:number-columns-repeated="16384"/>
        </table:table-row>
        <table:named-expressions>
          <table:named-range table:name="Print_Titles" table:cell-range-address="碩博班女生.$A$1:碩博班女生.$XFD$2" table:base-cell-address="碩博班女生.$A$1"/>
        </table:named-expressions>
      </table:table>
      <table:table table:name="候補床位規則" table:style-name="ta4">
        <table:table-column table:style-name="co13" table:default-cell-style-name="ce1"/>
        <table:table-column table:style-name="co10" table:number-columns-repeated="16383" table:default-cell-style-name="ce1"/>
        <table:table-row table:style-name="ro1">
          <table:table-cell office:value-type="string" table:style-name="ce15">
            <text:p>115學年度床位遞補方式說明(候補生)</text:p>
          </table:table-cell>
          <table:table-cell table:number-columns-repeated="16383"/>
        </table:table-row>
        <table:table-row table:style-name="ro17">
          <table:table-cell office:value-type="string" table:style-name="ce5">
            <text:p>1、公布遞補名單日期：115年8月18日公告第一次新生已遞補上宿舍名單，之後每週三公告候補名單。</text:p>
          </table:table-cell>
          <table:table-cell table:number-columns-repeated="16383"/>
        </table:table-row>
        <table:table-row table:style-name="ro11">
          <table:table-cell office:value-type="string" table:style-name="ce5">
            <text:p>2、公布方式：公布於學生住宿服務中心網頁及發信至住宿申請系統所留之email信箱，請上住宿申請系統確認E-mail正確，避免遺漏候補(換舍)通知，不得以未收到通知信而要求重新遞補。</text:p>
          </table:table-cell>
          <table:table-cell table:number-columns-repeated="16383"/>
        </table:table-row>
        <table:table-row table:style-name="ro18">
          <table:table-cell office:value-type="string" table:style-name="ce5">
            <text:p>3、<text:span text:style-name="T3">確定要接受候補或換舍者：</text:span>請依照信件上之說明回覆辦理。研究生床位業務承辦人蘇小姐 su0427@ntnu.edu.tw，未在期限內回覆者視同放棄遞補資格。</text:p>
          </table:table-cell>
          <table:table-cell table:number-columns-repeated="16383"/>
        </table:table-row>
        <table:table-row table:style-name="ro19">
          <table:table-cell office:value-type="string" table:style-name="ce16">
            <text:p>4、確認候補或換舍者，需收到承辦人E-mail告知候補(換舍)到之床位、繳費資訊及進住日期，才算候補(換舍)床位成功。</text:p>
          </table:table-cell>
          <table:table-cell table:number-columns-repeated="16383"/>
        </table:table-row>
        <table:table-row table:style-name="ro20">
          <table:table-cell office:value-type="string" table:style-name="ce5">
            <text:p>5、候補者不再依當初申請所填之宿舍志願別，以排進空床位為原則，若只願意住某棟宿舍者請email通知承辦人，指定候補之宿舍，但如此等待之時間可能會較長。</text:p>
          </table:table-cell>
          <table:table-cell table:number-columns-repeated="16383"/>
        </table:table-row>
        <table:table-row table:style-name="ro21">
          <table:table-cell office:value-type="string" table:style-name="ce5">
            <text:p>6、候補成功但未於告知期限內繳交住宿費且未通知取消床位者，註銷床位資格，並且當學年度不得再申請住校，下1學年度住校標準順序會降一順位。</text:p>
          </table:table-cell>
          <table:table-cell table:number-columns-repeated="16383"/>
        </table:table-row>
        <table:table-row table:number-rows-repeated="1048569" table:style-name="ro22">
          <table:table-cell table:number-columns-repeated="16384"/>
        </table:table-row>
      </table:table>
      <table:table table:name="時程表(中文)" table:style-name="ta5">
        <table:table-column table:style-name="co10" table:number-columns-repeated="16384" table:default-cell-style-name="ce1"/>
        <table:table-row table:style-name="ro22">
          <table:table-cell table:style-name="ce1">
            <draw:frame draw:z-index="1" draw:id="id2" draw:style-name="a2" draw:name="圖片 2" svg:x="0in" svg:y="0in" svg:width="5.83102in" svg:height="7.20297in" style:rel-width="scale" style:rel-height="scale">
              <draw:image xlink:href="media/image3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75" table:style-name="ro22">
          <table:table-cell table:number-columns-repeated="16384"/>
        </table:table-row>
      </table:table>
      <table:table table:name="時程表(英文)" table:style-name="ta6">
        <table:table-column table:style-name="co10" table:number-columns-repeated="16384" table:default-cell-style-name="ce1"/>
        <table:table-row table:style-name="ro22">
          <table:table-cell table:style-name="ce1">
            <draw:frame draw:z-index="1" draw:id="id3" draw:style-name="a3" draw:name="圖片 2" svg:x="0in" svg:y="0in" svg:width="8.15877in" svg:height="10.814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75" table:style-name="ro2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8%" style:table-centering="horizontal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5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3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="9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55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6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51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13-05-01T03:37:18Z</meta:creation-date>
    <dc:date>2026-08-05T02:30:28Z</dc:date>
    <meta:print-date>2025-08-05T06:20:09Z</meta:print-date>
  </office:meta>
</office:document-meta>
</file>